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Footer">
      <style:paragraph-properties fo:margin-left="0cm" fo:margin-right="0.635cm" fo:text-indent="0cm" style:auto-text-indent="false"/>
    </style:style>
    <style:style style:name="P2" style:family="paragraph" style:parent-style-name="Text_20_body_20_indent">
      <style:paragraph-properties fo:margin-left="0cm" fo:margin-right="0cm" fo:line-height="0.706cm" fo:text-indent="0.949cm" style:auto-text-indent="false"/>
    </style:style>
    <style:style style:name="P3" style:family="paragraph" style:parent-style-name="Standard">
      <style:paragraph-properties fo:line-height="0.706cm"/>
    </style:style>
    <style:style style:name="P4" style:family="paragraph" style:parent-style-name="Standard">
      <style:paragraph-properties fo:margin-left="1.834cm" fo:margin-right="0cm" fo:line-height="0.635cm" fo:text-indent="-0.988cm" style:auto-text-indent="false"/>
    </style:style>
    <style:style style:name="P5" style:family="paragraph" style:parent-style-name="Standard">
      <style:paragraph-properties fo:margin-left="1.834cm" fo:margin-right="0cm" fo:line-height="0.635cm" fo:text-indent="-0.988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fo:margin-left="0.988cm" fo:margin-right="0cm" fo:line-height="0.635cm" fo:text-indent="-0.988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Standard">
      <style:paragraph-properties fo:margin-left="0cm" fo:margin-right="0cm" fo:line-height="0.706cm" fo:text-indent="0.631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8" style:family="paragraph" style:parent-style-name="Standard">
      <style:paragraph-properties fo:margin-left="0cm" fo:margin-right="0cm" fo:line-height="0.635cm" fo:text-indent="0.631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9" style:family="paragraph" style:parent-style-name="Standard" style:master-page-name="Standard">
      <style:paragraph-properties fo:line-height="0.706cm" fo:text-align="center" style:justify-single-word="false" style:page-number="auto"/>
    </style:style>
    <style:style style:name="P10" style:family="paragraph" style:parent-style-name="Standard">
      <style:paragraph-properties fo:line-height="0.706cm"/>
      <style:text-properties style:font-name="標楷體" fo:font-size="14pt" style:font-name-asian="標楷體" style:font-size-asian="14pt" style:font-name-complex="標楷體" style:font-size-complex="14pt"/>
    </style:style>
    <style:style style:name="P11" style:family="paragraph" style:parent-style-name="Standard">
      <style:paragraph-properties fo:line-height="0.635cm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fo:margin-left="1.104cm" fo:margin-right="0cm" fo:line-height="0.635cm" fo:text-indent="0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13" style:family="paragraph" style:parent-style-name="Standard">
      <style:paragraph-properties fo:margin-left="0.949cm" fo:margin-right="0cm" fo:line-height="0.635cm" fo:text-indent="-0.949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14" style:family="paragraph" style:parent-style-name="Standard">
      <style:paragraph-properties fo:margin-left="1.834cm" fo:margin-right="0cm" fo:line-height="0.635cm" fo:text-indent="-0.988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15" style:family="paragraph" style:parent-style-name="Standard">
      <style:paragraph-properties fo:margin-left="0.988cm" fo:margin-right="0cm" fo:line-height="0.635cm" fo:text-indent="-0.988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16" style:family="paragraph" style:parent-style-name="Standard">
      <style:paragraph-properties fo:margin-left="0cm" fo:margin-right="0cm" fo:line-height="0.706cm" fo:text-indent="0.631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17" style:family="paragraph" style:parent-style-name="Standard">
      <style:paragraph-properties fo:margin-left="0cm" fo:margin-right="0cm" fo:line-height="0.635cm" fo:text-indent="0.631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18" style:family="paragraph" style:parent-style-name="Text_20_body_20_indent">
      <style:paragraph-properties fo:margin-left="0cm" fo:margin-right="0cm" fo:line-height="0.706cm" fo:text-indent="0cm" style:auto-text-indent="false"/>
      <style:text-properties style:font-name="標楷體" style:font-name-asian="標楷體" style:font-name-complex="標楷體" style:font-size-complex="14pt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2" style:family="text">
      <style:text-properties style:font-name="標楷體" fo:font-size="15pt" fo:font-weight="bold" style:font-name-asian="標楷體" style:font-size-asian="15pt" style:font-weight-asian="bold" style:font-name-complex="標楷體" style:font-size-complex="15pt"/>
    </style:style>
    <style:style style:name="T3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style:letter-kerning="true" style:font-name-asian="標楷體" style:font-size-asian="14pt" style:font-name-complex="新細明體1" style:font-size-complex="14pt"/>
    </style:style>
    <style:style style:name="T6" style:family="text">
      <style:text-properties style:font-name="標楷體" style:font-name-asian="標楷體"/>
    </style:style>
    <style:style style:name="T7" style:family="text">
      <style:text-properties style:font-name="標楷體" style:font-name-asian="標楷體" style:font-name-complex="標楷體" style:font-size-complex="14pt"/>
    </style:style>
    <style:style style:name="T8" style:family="text"/>
    <style:style style:name="fr1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T1">國立清華大學</text:span><text:span text:style-name="T2">南大校區</text:span><text:span text:style-name="T1">場地使用切結書</text:span></text:p>
      <text:p text:style-name="P3"><text:span text:style-name="T3"><text:s text:c="16"/>　　　　 <text:s text:c="6"/></text:span><text:span text:style-name="T4">向國立清華大學南大校區借用場地，雙方同意，訂定條件如下：</text:span></text:p>
      <text:p text:style-name="P3"><text:span text:style-name="T4">一、活動名稱：</text:span><text:span text:style-name="T3"> <text:s text:c="27"/></text:span></text:p>
      <text:p text:style-name="P10">二、使用場地：</text:p>
      <text:p text:style-name="P12">□國際會議廳 <text:s text:c="4"/>□第五會議室 <text:s text:c="4"/>□第六會議室 <text:s text:c="3"/>□講堂甲 <text:s text:c="8"/>□講堂乙 <text:s text:c="8"/>□講堂丙 <text:s text:c="8"/>□其他___________________</text:p>
      <text:p text:style-name="P18">三、活動日期及時間：</text:p>
      <text:p text:style-name="P2"><text:span text:style-name="T6">佈置及</text:span><text:span text:style-name="T7">彩排：自民國　 年　　月　　日　　時起至　　月　　日　　時止。</text:span></text:p>
      <text:p text:style-name="P2"><text:span text:style-name="T6">活 動 時間</text:span><text:span text:style-name="T7">：自民國　 年　　月　　日　　時起至　　月　　日　　時止。</text:span></text:p>
      <text:p text:style-name="P13">四、使用單位需遵守本校使用時間之規定及申請人數之限額，場地經核定提供使用後，不得私自轉借或變更活動性質及內容。</text:p>
      <text:p text:style-name="P13">五、於使用7日前完成借用手續並一次繳畢應繳費用，場地使用保證金以支票繳納，場地使用後應即恢復原狀並歸還器材，經管理人員檢查確認無毀損或短少情事後，填具申請書無息退還保證金。</text:p>
      <text:p text:style-name="P11">六、場地使用規範：</text:p>
      <text:p text:style-name="P4"><text:span text:style-name="T4">(一)</text:span><text:span text:style-name="T5">使用單槍設備時，請自備筆記電腦。</text:span></text:p>
      <text:p text:style-name="P5">(二)場地佈置由使用單位自行負責，於使用完畢應儘速復原，並保持場內清潔，活動結束後將垃圾集中至指定地點；非本校物品，使用完畢應即撤離，逾時由本校雇工以廢棄物處理，工資由保證金扣抵。</text:p>
      <text:p text:style-name="P5">(三)本校校內全面禁煙，場地內嚴禁明火並禁止攜帶食品及飲料入場，且需自行派員維持場內秩序及安全。</text:p>
      <text:p text:style-name="P5">(四)未經本校同意，不得自行接配電源管線、移動場內設備、破壞牆面、地板或任意張貼海報等，張貼海報請使用不脫膠之無痕膠帶，並嚴禁使用雙面膠。</text:p>
      <text:p text:style-name="P5">(五)場地設備如遇有遺失或非正常使用而致損壞時，使用單位應負責修復或負賠償之責。</text:p>
      <text:p text:style-name="P5">(六)使用單位如有違背上述有關規定，本校得隨時終止使用場地，日後並拒絕受理該單位之任何申請。</text:p>
      <text:p text:style-name="P6">七、場地使用期間如遇停電、設備臨時故障或人力不可抗拒之因素，致活動無法舉辦時，本校不負賠償責任。</text:p>
      <text:p text:style-name="P6">八、使用期間使用單位須負責場地安全之維護，如有意外事故發生，均由使用單位負全責，與本校無關。</text:p>
      <text:p text:style-name="P6">九、本切結書未訂定事項，悉依本校館舍活動場地提供使用收費要點辦理。</text:p>
      <text:p text:style-name="P7"/>
      <text:p text:style-name="P7">切結單位： <text:s text:c="20"/>　　申　請　人：　　 <text:s text:c="2"/>　 <text:s text:c="5"/>（簽章）</text:p>
      <text:p text:style-name="P7">負 責 人：　　　　　　　 <text:s text:c="10"/>身分證字號：</text:p>
      <text:p text:style-name="P7">地 <text:s text:c="3"/>址：　　　　　　　　　　 <text:s text:c="4"/>地 <text:s text:c="5"/>址：</text:p>
      <text:p text:style-name="P8">電　 <text:s/>話： <text:s text:c="24"/>電 <text:s text:c="5"/>話：</text:p>
      <text:p text:style-name="P8"/>
      <text:p text:style-name="P8">中華民國　　 <text:s text:c="4"/>　　年　　　　　　　　月　　　　　　　日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ext_20_body_20_indent" style:display-name="Text body indent" style:family="paragraph" style:parent-style-name="Standard" style:class="text">
      <style:paragraph-properties fo:margin-left="0cm" fo:margin-right="0cm" fo:line-height="0.741cm" fo:text-indent="1.011cm" style:auto-text-indent="false"/>
      <style:text-properties fo:font-size="14pt" style:font-size-asian="14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Page_20_Number" style:display-name="Page Number" style:family="text" style:parent-style-name="預設段落字型"/>
    <style:style style:name="頁首_20_字元" style:display-name="頁首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style style:name="MT1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001cm" fo:page-height="29.7cm" style:num-format="1" style:print-orientation="portrait" fo:margin-top="1.101cm" fo:margin-bottom="1.75cm" fo:margin-left="1.501cm" fo:margin-right="1.501cm" style:writing-mode="lr-tb" style:layout-grid-color="#c0c0c0" style:layout-grid-lines="41" style:layout-grid-base-height="0.64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訊框1" text:anchor-type="paragraph" svg:y="0.002cm" draw:z-index="0"><draw:text-box fo:min-height="0.058cm" fo:min-width="0.041cm"><text:p text:style-name="Footer"><text:span text:style-name="Page_20_Number"><text:page-number text:select-page="current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嘉 義 市 政 府 文 化 局 場 地 使 用 切 結 書</dc:title>
    <meta:initial-creator>user</meta:initial-creator>
    <meta:creation-date>2014-02-21T16:02:00</meta:creation-date>
    <dc:date>2017-06-02T11:56:55.338000000</dc:date>
    <meta:print-date>2014-02-21T15:54:00</meta:print-date>
    <meta:editing-cycles>5</meta:editing-cycles>
    <meta:editing-duration>PT3M21S</meta:editing-duration>
    <meta:generator>LibreOffice/5.3.3.2$Windows_x86 LibreOffice_project/3d9a8b4b4e538a85e0782bd6c2d430bafe583448</meta:generator>
    <meta:document-statistic meta:table-count="0" meta:image-count="0" meta:object-count="0" meta:page-count="1" meta:paragraph-count="26" meta:word-count="774" meta:character-count="1058" meta:non-whitespace-character-count="792"/>
  </office:meta>
</office:document-meta>
</file>